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Yu Gothic" svg:font-family="Yu Gothic" style:font-family-generic="swiss" style:font-pitch="variable" svg:panose-1="2 11 4 0 0 0 0 0 0 0"/>
  </office:font-face-decls>
  <office:automatic-styles>
    <style:style style:name="P1" style:parent-style-name="Normal" style:master-page-name="MP0" style:family="paragraph">
      <style:paragraph-properties fo:break-before="page" fo:margin-top="0.2083in" fo:margin-bottom="0.1041in" style:line-height-at-least="0.1666in"/>
    </style:style>
    <style:style style:name="P2" style:parent-style-name="Normal" style:family="paragraph">
      <style:paragraph-properties fo:text-align="justify" fo:margin-top="0.2083in" fo:margin-bottom="0.1041in" style:line-height-at-least="0.1666in"/>
    </style:style>
    <style:style style:name="T3" style:parent-style-name="DefaultParagraphFont" style:family="text">
      <style:text-properties style:font-name="Georgia" style:font-name-asian="Georgia" style:font-name-complex="Georgia" fo:color="#000000" fo:font-size="8pt" style:font-size-asian="8pt" style:font-size-complex="8pt" fo:background-color="#EEEEEE"/>
    </style:style>
    <style:style style:name="P4" style:parent-style-name="Normal" style:family="paragraph">
      <style:paragraph-properties fo:text-align="justify" fo:margin-top="0.2083in" fo:margin-bottom="0.1041in" fo:line-height="115%"/>
      <style:text-properties style:font-name="Georgia" style:font-name-asian="Georgia" style:font-name-complex="Georgia" fo:font-weight="bold" style:font-weight-asian="bold" style:font-weight-complex="bold" fo:text-transform="uppercase" fo:color="#444444" style:letter-kerning="false" fo:font-size="14pt" style:font-size-asian="14pt" style:font-size-complex="14pt"/>
    </style:style>
    <style:style style:name="P5" style:parent-style-name="Normal" style:family="paragraph">
      <style:paragraph-properties fo:margin-bottom="0in" fo:line-height="100%"/>
    </style:style>
    <style:style style:name="T6" style:parent-style-name="DefaultParagraphFont" style:family="text">
      <style:text-properties style:font-name="Georgia" style:font-name-asian="Georgia" style:font-name-complex="Georgia" fo:color="#444444" style:letter-kerning="false" fo:font-size="10pt" style:font-size-asian="10pt" style:font-size-complex="10pt"/>
    </style:style>
    <style:style style:name="T7" style:parent-style-name="DefaultParagraphFont" style:family="text">
      <style:text-properties style:font-name="Georgia" style:font-name-asian="Georgia" style:font-name-complex="Georgia" fo:color="#111111" style:letter-kerning="false" fo:font-size="10pt" style:font-size-asian="10pt" style:font-size-complex="10pt"/>
    </style:style>
    <style:style style:name="T8" style:parent-style-name="DefaultParagraphFont" style:family="text">
      <style:text-properties style:font-name="Georgia" style:font-name-asian="Georgia" style:font-name-complex="Georgia" fo:color="#444444" style:letter-kerning="false" fo:font-size="10pt" style:font-size-asian="10pt" style:font-size-complex="10pt"/>
    </style:style>
    <style:style style:name="T9" style:parent-style-name="DefaultParagraphFont" style:family="text">
      <style:text-properties style:font-name="Georgia" style:font-name-asian="Georgia" style:font-name-complex="Georgia" fo:color="#444444" fo:font-size="10pt" style:font-size-asian="10pt" style:font-size-complex="10pt"/>
    </style:style>
    <style:style style:name="T10" style:parent-style-name="DefaultParagraphFont" style:family="text">
      <style:text-properties style:font-name="Georgia" style:font-name-asian="Georgia" style:font-name-complex="Georgia" fo:color="#444444" fo:font-size="10pt" style:font-size-asian="10pt" style:font-size-complex="10pt"/>
    </style:style>
    <style:style style:name="T11" style:parent-style-name="DefaultParagraphFont" style:family="text">
      <style:text-properties style:font-name="Georgia" style:font-name-asian="Georgia" style:font-name-complex="Georgia" fo:font-weight="bold" style:font-weight-asian="bold" style:font-weight-complex="bold" fo:color="#FF0000" fo:font-size="11.5pt" style:font-size-asian="11.5pt" style:font-size-complex="11.5pt"/>
    </style:style>
    <style:style style:name="P12"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13"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14"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15"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16"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17" style:parent-style-name="Normal" style:family="paragraph">
      <style:paragraph-properties fo:text-align="justify" fo:margin-bottom="0in" fo:line-height="115%"/>
      <style:text-properties style:font-name="Arial" style:font-name-asian="Times New Roman" style:font-name-complex="Arial" fo:color="#444444" style:letter-kerning="false"/>
    </style:style>
    <style:style style:name="P18"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19" style:parent-style-name="Normal" style:family="paragraph">
      <style:paragraph-properties fo:text-align="justify" fo:margin-top="0.1562in" fo:margin-bottom="0.1562in" fo:line-height="115%"/>
      <style:text-properties style:font-name="Georgia" style:font-name-asian="Times New Roman" style:font-name-complex="Arial" fo:color="#222222" style:letter-kerning="false"/>
    </style:style>
    <style:style style:name="P20" style:parent-style-name="Normal" style:family="paragraph">
      <style:text-properties fo:font-size="10pt" style:font-size-asian="10pt" style:font-size-complex="10pt"/>
    </style:style>
    <style:style style:family="graphic" style:name="a0" style:parent-style-name="Graphics">
      <style:graphic-properties fo:border="none" fo:background-color="transparent"/>
    </style:style>
  </office:automatic-styles>
  <office:body>
    <office:text text:use-soft-page-breaks="true">
      <text:h text:style-name="P1" text:outline-level="2"><draw:frame draw:style-name="a0" draw:name="Picture 1" text:anchor-type="as-char" svg:x="0in" svg:y="0in" svg:width="6.5in" svg:height="3.60972in" style:rel-width="scale" style:rel-height="scale"><draw:image xlink:href="media/image1.jpg" xlink:type="simple" xlink:show="embed" xlink:actuate="onLoad"/><svg:title/><svg:desc/></draw:frame></text:h>
      <text:h text:style-name="P2" text:outline-level="2"><text:span text:style-name="T3">Tim Climer, Director of Community and Rural Development at the Mississippi Development Authority, presents a certificate of completion in MDA’s Aspire Mississippi program to the Carroll County team at the Carroll County Development Association’s annual meeting on Monday, July 27. Pictured from left are Tim Climer, Vaiden Mayor Lesia Hemphill, North Carrollton Mayor Ken Strachan, Carrollton Mayor Pam Lee, CCDA President Sugar Mullins, Carroll County Aspire team member William Vaughn, and Greenwood-Leflore-Carroll Economic Development Foundation Executive Director Thomas Gregory.</text:span></text:h>
      <text:h text:style-name="P4" text:outline-level="2">Greenwood, Leflore and Carroll County teams complete MDA’s Aspire Mississippi program</text:h>
      <text:p text:style-name="P5"><text:span text:style-name="T6">By </text:span><text:a xlink:href="https://www.winonatimes.com/taxonomy/term/24140" office:target-frame-name="_top" xlink:show="replace"><text:span text:style-name="T7">PRESS RELEASE - GREENWOOD LEFLORE CARROLL ECONOMIC DEVELOPMENT FOUNDATION</text:span></text:a><text:span text:style-name="T8"><text:s/>Fri,</text:span><text:span text:style-name="T9"><text:s/></text:span><text:span text:style-name="T10">08/07/26-10:46AM,</text:span><text:span text:style-name="T11"> </text:span></text:p>
      <text:p text:style-name="P12">GREENWOOD, Miss. — Three community teams convened by the Greenwood-Leflore-Carroll Economic Development Foundation have completed the Mississippi Development Authority’s Aspire Mississippi program, capping a year of collaborative work that produced three local economic development projects and one regional initiative. Carroll County’s certificate of completion was presented Monday, July 27, at the Carroll County Development Association annual meeting by Tim Climer, Director of Community and Rural Development at MDA, who served as the meeting’s keynote speaker.</text:p>
      <text:p text:style-name="P13">Launched in 2016 and administered by MDA in partnership with the Stennis Institute at Mississippi State University, Aspire Mississippi brings economic development organizations and local governments together in a structured process designed to align local efforts with the state’s economic development objectives. Participating teams receive technical assistance from MDA and Stennis Institute staff, attend a statewide symposium and customized local educational sessions, and work through the program toward identifying and advancing a sustainable project of their own choosing.</text:p>
      <text:p text:style-name="P14">The EDF served as convener for three cohorts over the past year, one each for Greenwood, Leflore County, and Carroll County. The Greenwood team developed a plan for aligning workforce development services across the city’s providers. The Leflore County team began developing a plan for the property co-owned by the City of Itta Bena and Leflore County across the highway from the Mississippi Valley State University campus. The Carroll County team began identifying an industrial site in Carroll County suitable for recruiting a distribution facility.</text:p>
      <text:p text:style-name="P15">The three teams also worked jointly on a regional project, and their selection was the establishment of a Civic Leaders Forum. Convened by the EDF, the Forum will meet bi-monthly and bring together the mayors of every city and town in Leflore and Carroll counties along with members of both boards of supervisors. Civic and institutional partners will be invited to participate as well, including Main Street Greenwood, the Greenwood Convention and Visitors Bureau, the Greenwood-Leflore County Chamber of Commerce, the Carroll County Development Association, MSU Extension, and Mississippi Valley State University, among others.</text:p>
      <text:p text:style-name="P16">“Aspire gave us a structure for something we had wanted to do for a long time, which was to get our local leaders in the same room on a regular basis with a reason to be there,” said Thomas Gregory, Executive Director of the Greenwood-Leflore-Carroll Economic Development Foundation. “ When you put mayors, county officials, and civic partners around a table and give them a year to work through real projects together, they come out of it understanding that the opportunities in front of this region are shared ones. We are grateful to MDA and the Stennis Institute for the investment they made here, and we look forward to convening the Forum in the months ahead.”</text:p>
      <text:p text:style-name="P17"/>
      <text:p text:style-name="P18">Members of the Carroll County Aspire team recognized at the annual meeting included Carrollton Mayor Pam Lee, North Carrollton Mayor Ken Strachan, Vaiden Mayor Lesia Hemphill, Carroll County Supervisor Jim Neill, and William Vaughn.</text:p>
      <text:p text:style-name="P19">Certificates of completion were also issued to the Greenwood and Leflore County teams.</text:p>
      <text:p text:style-name="P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5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fo:margin-bottom="0.0555in" fo:line-height="100%"/>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Gardner, Lauren</meta:initial-creator>
    <dc:creator>Sanders, Kendall</dc:creator>
    <meta:creation-date>2026-08-13T16:26:00Z</meta:creation-date>
    <dc:date>2026-08-13T16:26:00Z</dc:date>
    <meta:print-date>2026-08-11T14:17:00Z</meta:print-date>
    <meta:template xlink:href="Normal.dotm" xlink:type="simple"/>
    <meta:editing-cycles>4</meta:editing-cycles>
    <meta:editing-duration>PT0S</meta:editing-duration>
    <meta:document-statistic meta:page-count="1" meta:paragraph-count="8" meta:word-count="620" meta:character-count="4147" meta:row-count="29" meta:non-whitespace-character-count="3535"/>
  </office:meta>
</office:document-meta>
</file>